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282cm"/>
    </style:style>
    <style:style style:name="co2" style:family="table-column">
      <style:table-column-properties fo:break-before="auto" style:column-width="5.002cm"/>
    </style:style>
    <style:style style:name="co3" style:family="table-column">
      <style:table-column-properties fo:break-before="auto" style:column-width="3.522cm"/>
    </style:style>
    <style:style style:name="co4" style:family="table-column">
      <style:table-column-properties fo:break-before="auto" style:column-width="2.043cm"/>
    </style:style>
    <style:style style:name="co5" style:family="table-column">
      <style:table-column-properties fo:break-before="auto" style:column-width="6.96cm"/>
    </style:style>
    <style:style style:name="co6" style:family="table-column">
      <style:table-column-properties fo:break-before="auto" style:column-width="4.87cm"/>
    </style:style>
    <style:style style:name="co7" style:family="table-column">
      <style:table-column-properties fo:break-before="auto" style:column-width="5.024cm"/>
    </style:style>
    <style:style style:name="co8" style:family="table-column">
      <style:table-column-properties fo:break-before="auto" style:column-width="10.657cm"/>
    </style:style>
    <style:style style:name="co9" style:family="table-column">
      <style:table-column-properties fo:break-before="auto" style:column-width="2.261cm"/>
    </style:style>
    <style:style style:name="co10" style:family="table-column">
      <style:table-column-properties fo:break-before="auto" style:column-width="3.544cm"/>
    </style:style>
    <style:style style:name="co11" style:family="table-column">
      <style:table-column-properties fo:break-before="auto" style:column-width="2.674cm"/>
    </style:style>
    <style:style style:name="co12" style:family="table-column">
      <style:table-column-properties fo:break-before="auto" style:column-width="1.674cm"/>
    </style:style>
    <style:style style:name="ro1" style:family="table-row">
      <style:table-row-properties style:row-height="3.556cm" fo:break-before="auto" style:use-optimal-row-height="false"/>
    </style:style>
    <style:style style:name="ro2" style:family="table-row">
      <style:table-row-properties style:row-height="2.752cm" fo:break-before="auto" style:use-optimal-row-height="false"/>
    </style:style>
    <style:style style:name="ro3" style:family="table-row">
      <style:table-row-properties style:row-height="2.54cm" fo:break-before="auto" style:use-optimal-row-height="false"/>
    </style:style>
    <style:style style:name="ro4" style:family="table-row">
      <style:table-row-properties style:row-height="2.91cm" fo:break-before="auto" style:use-optimal-row-height="false"/>
    </style:style>
    <style:style style:name="ro5" style:family="table-row">
      <style:table-row-properties style:row-height="2.831cm" fo:break-before="auto" style:use-optimal-row-height="false"/>
    </style:style>
    <style:style style:name="ro6" style:family="table-row">
      <style:table-row-properties style:row-height="3.572cm" fo:break-before="auto" style:use-optimal-row-height="false"/>
    </style:style>
    <style:style style:name="ro7" style:family="table-row">
      <style:table-row-properties style:row-height="3.545cm" fo:break-before="auto" style:use-optimal-row-height="false"/>
    </style:style>
    <style:style style:name="ro8" style:family="table-row">
      <style:table-row-properties style:row-height="5.503cm" fo:break-before="auto" style:use-optimal-row-height="false"/>
    </style:style>
    <style:style style:name="ro9" style:family="table-row">
      <style:table-row-properties style:row-height="4.683cm" fo:break-before="auto" style:use-optimal-row-height="false"/>
    </style:style>
    <style:style style:name="ro10" style:family="table-row">
      <style:table-row-properties style:row-height="4.075cm" fo:break-before="auto" style:use-optimal-row-height="false"/>
    </style:style>
    <style:style style:name="ro11" style:family="table-row">
      <style:table-row-properties style:row-height="1.884cm" fo:break-before="auto" style:use-optimal-row-height="false"/>
    </style:style>
    <style:style style:name="ro12" style:family="table-row">
      <style:table-row-properties style:row-height="3.048cm" fo:break-before="auto" style:use-optimal-row-height="false"/>
    </style:style>
    <style:style style:name="ro13" style:family="table-row">
      <style:table-row-properties style:row-height="3.651cm" fo:break-before="auto" style:use-optimal-row-height="false"/>
    </style:style>
    <style:style style:name="ro14" style:family="table-row">
      <style:table-row-properties style:row-height="4.339cm" fo:break-before="auto" style:use-optimal-row-height="false"/>
    </style:style>
    <style:style style:name="ro15" style:family="table-row">
      <style:table-row-properties style:row-height="3.784cm" fo:break-before="auto" style:use-optimal-row-height="false"/>
    </style:style>
    <style:style style:name="ro16" style:family="table-row">
      <style:table-row-properties style:row-height="2.032cm" fo:break-before="auto" style:use-optimal-row-height="false"/>
    </style:style>
    <style:style style:name="ro17" style:family="table-row">
      <style:table-row-properties style:row-height="3.598cm" fo:break-before="auto" style:use-optimal-row-height="false"/>
    </style:style>
    <style:style style:name="ro18" style:family="table-row">
      <style:table-row-properties style:row-height="2.725cm" fo:break-before="auto" style:use-optimal-row-height="false"/>
    </style:style>
    <style:style style:name="ro19" style:family="table-row">
      <style:table-row-properties style:row-height="2.99cm" fo:break-before="auto" style:use-optimal-row-height="false"/>
    </style:style>
    <style:style style:name="ro20" style:family="table-row">
      <style:table-row-properties style:row-height="3.122cm" fo:break-before="auto" style:use-optimal-row-height="false"/>
    </style:style>
    <style:style style:name="ro21" style:family="table-row">
      <style:table-row-properties style:row-height="2.593cm" fo:break-before="auto" style:use-optimal-row-height="false"/>
    </style:style>
    <style:style style:name="ro22" style:family="table-row">
      <style:table-row-properties style:row-height="4.498cm" fo:break-before="auto" style:use-optimal-row-height="false"/>
    </style:style>
    <style:style style:name="ro23" style:family="table-row">
      <style:table-row-properties style:row-height="3.995cm" fo:break-before="auto" style:use-optimal-row-height="false"/>
    </style:style>
    <style:style style:name="ro24" style:family="table-row">
      <style:table-row-properties style:row-height="2.381cm" fo:break-before="auto" style:use-optimal-row-height="false"/>
    </style:style>
    <style:style style:name="ro25" style:family="table-row">
      <style:table-row-properties style:row-height="1.058cm" fo:break-before="auto" style:use-optimal-row-height="false"/>
    </style:style>
    <style:style style:name="ro26" style:family="table-row">
      <style:table-row-properties style:row-height="2.805cm" fo:break-before="auto" style:use-optimal-row-height="false"/>
    </style:style>
    <style:style style:name="ro27" style:family="table-row">
      <style:table-row-properties style:row-height="1.524cm" fo:break-before="auto" style:use-optimal-row-height="false"/>
    </style:style>
    <style:style style:name="ro28" style:family="table-row">
      <style:table-row-properties style:row-height="2.519cm" fo:break-before="auto" style:use-optimal-row-height="false"/>
    </style:style>
    <style:style style:name="ro29" style:family="table-row">
      <style:table-row-properties style:row-height="3.043cm" fo:break-before="auto" style:use-optimal-row-height="false"/>
    </style:style>
    <style:style style:name="ro30" style:family="table-row">
      <style:table-row-properties style:row-height="3.096cm" fo:break-before="auto" style:use-optimal-row-height="false"/>
    </style:style>
    <style:style style:name="ro31" style:family="table-row">
      <style:table-row-properties style:row-height="2.963cm" fo:break-before="auto" style:use-optimal-row-height="false"/>
    </style:style>
    <style:style style:name="ro32" style:family="table-row">
      <style:table-row-properties style:row-height="3.201cm" fo:break-before="auto" style:use-optimal-row-height="false"/>
    </style:style>
    <style:style style:name="ro33" style:family="table-row">
      <style:table-row-properties style:row-height="3.493cm" fo:break-before="auto" style:use-optimal-row-height="false"/>
    </style:style>
    <style:style style:name="ro34" style:family="table-row">
      <style:table-row-properties style:row-height="3.731cm" fo:break-before="auto" style:use-optimal-row-height="false"/>
    </style:style>
    <style:style style:name="ro35" style:family="table-row">
      <style:table-row-properties style:row-height="4.868cm" fo:break-before="auto" style:use-optimal-row-height="false"/>
    </style:style>
    <style:style style:name="ro36" style:family="table-row">
      <style:table-row-properties style:row-height="3.678cm" fo:break-before="auto" style:use-optimal-row-height="false"/>
    </style:style>
    <style:style style:name="ro37" style:family="table-row">
      <style:table-row-properties style:row-height="1.566cm" fo:break-before="auto" style:use-optimal-row-height="false"/>
    </style:style>
    <style:style style:name="ro38" style:family="table-row">
      <style:table-row-properties style:row-height="4.789cm" fo:break-before="auto" style:use-optimal-row-height="false"/>
    </style:style>
    <style:style style:name="ro39" style:family="table-row">
      <style:table-row-properties style:row-height="4.895cm" fo:break-before="auto" style:use-optimal-row-height="false"/>
    </style:style>
    <style:style style:name="ro40" style:family="table-row">
      <style:table-row-properties style:row-height="0.508cm" fo:break-before="auto" style:use-optimal-row-height="false"/>
    </style:style>
    <style:style style:name="ta1" style:family="table" style:master-page-name="PageStyle_5f_14_5f_08_5f_2026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style:glyph-orientation-vertical="0" fo:background-color="#007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fo:padding="0.071cm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5f_BuiltIn_5f_Comma" style:data-style-name="N127">
      <style:table-cell-properties style:glyph-orientation-vertical="0" fo:background-color="#0070c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 style:data-style-name="N128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128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 style:data-style-name="N129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 style:data-style-name="N1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 style:data-style-name="N131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 style:data-style-name="N12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Migliaia_20_2" style:data-style-name="N12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Normale_20_2" style:data-style-name="N36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Normale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Normale_20_2">
      <style:table-cell-properties style:glyph-orientation-vertical="0" fo:background-color="#ffff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70c0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14_08_2026" table:style-name="ta1" table:print-ranges="'14_08_2026'.A1:'14_08_2026'.K59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number-columns-repeated="246" table:default-cell-style-name="ce7"/>
        <table:table-column table:style-name="co12" table:number-columns-repeated="16127"/>
        <table:table-row table:style-name="ro1">
          <table:table-cell table:style-name="ce1" office:value-type="string" calcext:value-type="string">
            <text:p>ANNO</text:p>
          </table:table-cell>
          <table:table-cell table:style-name="ce1" office:value-type="string" calcext:value-type="string">
            <text:p>SOGGETTO BENEFICIARIO</text:p>
          </table:table-cell>
          <table:table-cell table:style-name="ce11" office:value-type="string" office:string-value="IMPORTO DEL VANTAGGIO ECONOMICO CORRISPOSTO IN EURO" calcext:value-type="string">
            <text:p><text:s/>IMPORTO DEL VANTAGGIO ECONOMICO CORRISPOSTO IN EURO </text:p>
          </table:table-cell>
          <table:table-cell table:style-name="ce1" office:value-type="string" calcext:value-type="string">
            <text:p>PERIODO</text:p>
          </table:table-cell>
          <table:table-cell table:style-name="ce1" office:value-type="string" calcext:value-type="string">
            <text:p>NORMA O TITOLO A BASE DELL'ATTRIBUZIONE</text:p>
          </table:table-cell>
          <table:table-cell table:style-name="ce1" office:value-type="string" calcext:value-type="string">
            <text:p>STRUTTURA ATS RESPONSABILE DEL RELATIVO PROCEDIMENTO AMMINISTRATIVO</text:p>
          </table:table-cell>
          <table:table-cell table:style-name="ce1" office:value-type="string" calcext:value-type="string">
            <text:p>NOMINATIVO DEL DIRIGENTE RESPONSABILE DEL RELATIVO PROCEDIMENTO AMMINISTRATIVO</text:p>
          </table:table-cell>
          <table:table-cell table:style-name="ce1" office:value-type="string" calcext:value-type="string">
            <text:p>ATTO DI CONCESSIONE</text:p>
          </table:table-cell>
          <table:table-cell table:style-name="ce1" office:value-type="string" calcext:value-type="string">
            <text:p>CRITERI E MODALITA' SEGUITI PER L'INDIVIDUAZIONE DEL BENEFICIARIO</text:p>
          </table:table-cell>
          <table:table-cell table:style-name="ce1" office:value-type="string" calcext:value-type="string">
            <text:p>LINK AL PROGETTO</text:p>
          </table:table-cell>
          <table:table-cell table:style-name="ce1" office:value-type="string" calcext:value-type="string">
            <text:p>LINK AL CURRICULUM VITAE DEL SOGGETTO INCARICATO</text:p>
          </table:table-cell>
          <table:table-cell table:number-columns-repeated="246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azione Centro per la Famiglia Cardinal Carlo Maria Martini Onlus </text:p>
          </table:table-cell>
          <table:table-cell table:style-name="ce12" office:value-type="float" office:value="28000" calcext:value-type="float">
            <text:p>€ 28.000,00</text:p>
          </table:table-cell>
          <table:table-cell table:style-name="ce20" office:value-type="string" calcext:value-type="string">
            <text:p>Genn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unità Montana</text:p>
          </table:table-cell>
          <table:table-cell table:style-name="ce12" office:value-type="float" office:value="19677.844" calcext:value-type="float">
            <text:p>€ 19.677,84</text:p>
          </table:table-cell>
          <table:table-cell table:style-name="ce4" office:value-type="string" calcext:value-type="string">
            <text:p>Febbraio</text:p>
          </table:table-cell>
          <table:table-cell table:style-name="ce2" office:value-type="string" calcext:value-type="string">
            <text:p>Azioni di Sistema dei Centri per la Famiglia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PRESA D’ATTO ESITO AVVISO PUBBLICO PER LA SPERIMENTAZIONE DEI</text:p>
            <text:p>CENTRI PER LA FAMIGLIA EX D.G.R 5955/22 E D.D.U.O N. 4612/2024 -</text:p>
            <text:p>AZIONI DI SISTEMA</text:p>
          </table:table-cell>
          <table:table-cell table:style-name="ce23" office:value-type="string" calcext:value-type="string">
            <text:p>Determina ATS 422 del 18/10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nsorzio Desio Brianza</text:p>
          </table:table-cell>
          <table:table-cell table:style-name="ce12" office:value-type="float" office:value="5177.446" calcext:value-type="float">
            <text:p>€ 5.177,45</text:p>
          </table:table-cell>
          <table:table-cell table:style-name="ce4" office:value-type="string" calcext:value-type="string">
            <text:p>Febbraio</text:p>
          </table:table-cell>
          <table:table-cell table:style-name="ce2" office:value-type="string" calcext:value-type="string">
            <text:p>Azioni di Sistema dei Centri per la Famiglia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PRESA D’ATTO ESITO AVVISO PUBBLICO PER LA SPERIMENTAZIONE DEI</text:p>
            <text:p>CENTRI PER LA FAMIGLIA EX D.G.R 5955/22 E D.D.U.O N. 4612/2024 -</text:p>
            <text:p>AZIONI DI SISTEMA</text:p>
          </table:table-cell>
          <table:table-cell table:style-name="ce23" office:value-type="string" calcext:value-type="string">
            <text:p>Determina ATS 422 del 18/10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nsorzio Desio Brianza</text:p>
          </table:table-cell>
          <table:table-cell table:style-name="ce12" office:value-type="float" office:value="35464.15" calcext:value-type="float">
            <text:p>€ 35.464,15</text:p>
          </table:table-cell>
          <table:table-cell table:style-name="ce4" office:value-type="string" calcext:value-type="string">
            <text:p>Febbraio</text:p>
          </table:table-cell>
          <table:table-cell table:style-name="ce2" office:value-type="string" calcext:value-type="string">
            <text:p>Azioni di Sistema dei Centri per la Famiglia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PRESA D’ATTO ESITO AVVISO PUBBLICO PER LA SPERIMENTAZIONE DEI</text:p>
            <text:p>CENTRI PER LA FAMIGLIA EX D.G.R 5955/22 E D.D.U.O N. 4612/2024 -</text:p>
            <text:p>AZIONI DI SISTEMA</text:p>
          </table:table-cell>
          <table:table-cell table:style-name="ce23" office:value-type="string" calcext:value-type="string">
            <text:p>Determina ATS 422 del 18/10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unità Montana (Ambito Bellano)</text:p>
          </table:table-cell>
          <table:table-cell table:style-name="ce12" office:value-type="float" office:value="28000" calcext:value-type="float">
            <text:p>€ 28.000,00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zienda Speciale Consorzio Desio Brianza</text:p>
          </table:table-cell>
          <table:table-cell table:style-name="ce12" office:value-type="float" office:value="25505.52" calcext:value-type="float">
            <text:p>€ 25.505,52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mbito di Seregno</text:p>
          </table:table-cell>
          <table:table-cell table:style-name="ce12" office:value-type="float" office:value="24235.8" calcext:value-type="float">
            <text:p>€ 24.235,80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azione Centro Orientamento Famiglia Onlus (COF)</text:p>
          </table:table-cell>
          <table:table-cell table:style-name="ce12" office:value-type="float" office:value="27993.2" calcext:value-type="float">
            <text:p>€ 27.993,20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La Grande Casa </text:p>
          </table:table-cell>
          <table:table-cell table:style-name="ce12" office:value-type="float" office:value="28000" calcext:value-type="float">
            <text:p>€ 28.000,00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Retesalute - Azienda Speciale (Ambito Merate)</text:p>
          </table:table-cell>
          <table:table-cell table:style-name="ce12" office:value-type="float" office:value="24806.64" calcext:value-type="float">
            <text:p>€ 24.806,64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une di Lecco (Ambito di Lecco) </text:p>
          </table:table-cell>
          <table:table-cell table:style-name="ce12" office:value-type="float" office:value="28000" calcext:value-type="float">
            <text:p>€ 28.000,00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7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Il Mondo di Emma</text:p>
          </table:table-cell>
          <table:table-cell table:style-name="ce12" office:value-type="float" office:value="27376.62" calcext:value-type="float">
            <text:p>€ 27.376,62</text:p>
          </table:table-cell>
          <table:table-cell table:style-name="ce20" office:value-type="string" calcext:value-type="string">
            <text:p>Febbraio</text:p>
          </table:table-cell>
          <table:table-cell table:style-name="ce22" office:value-type="string" calcext:value-type="string">
            <text:p>Centri per le Famiglie-nuovi progetti FONDO 2023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N°XII/1507 del 13/12/2023- Fondo Nazionale per le politiche della famiglia anno 2023- D.M 01/08/2023: Programmazione degli interventi e destinazione delle risorse- Aggiornamento delle linee guida sperimentazione centri per la famiglia di cui alla d.g.r n. 5955/2022</text:p>
          </table:table-cell>
          <table:table-cell table:style-name="ce23" office:value-type="string" calcext:value-type="string">
            <text:p>Delibera ATS n. 175 del 23/05/2024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8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Comune di Monza </text:p>
          </table:table-cell>
          <table:table-cell table:style-name="ce13" office:value-type="float" office:value="39022" calcext:value-type="float">
            <text:p>€ 39.022,00</text:p>
          </table:table-cell>
          <table:table-cell table:style-name="ce21" office:value-type="string" calcext:value-type="string">
            <text:p>Febbrai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9150 del 17/06/2024 “Attuazione della D.G.R. n. 2439 del 3/06/2024: incremento della dotazione finanziaria per la realizzazione di interventi per contrastare il disagio dei minori. Assegnazione delle risorse alle ATS, impegno e contestuale liquidazione”, e Decreto 3293 del 12/03/2025 “Attuazione della D.G.R. n. 2439/24: approvazione delle modalità attuative per l’utilizzo delle risorse assegnate con D.d.u.o. n. 9150 del 17/06/2024 per la realizzazione di interventi per contrastare il disagio minori e proroga dei termini"</text:p>
          </table:table-cell>
          <table:table-cell table:style-name="ce23" office:value-type="string" calcext:value-type="string">
            <text:p>Delibera 228 del 30/05/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2439_2024%20.pdf" xlink:type="simple">DGR n. 243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9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La Grande Casa </text:p>
          </table:table-cell>
          <table:table-cell table:style-name="ce13" office:value-type="float" office:value="39075.4" calcext:value-type="float">
            <text:p>€ 39.075,40</text:p>
          </table:table-cell>
          <table:table-cell table:style-name="ce21" office:value-type="string" calcext:value-type="string">
            <text:p>Febbrai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9150 del 17/06/2024 “Attuazione della D.G.R. n. 2439 del 3/06/2024: incremento della dotazione finanziaria per la realizzazione di interventi per contrastare il disagio dei minori. Assegnazione delle risorse alle ATS, impegno e contestuale liquidazione”, e Decreto 3293 del 12/03/2025 “Attuazione della D.G.R. n. 2439/24: approvazione delle modalità attuative per l’utilizzo delle risorse assegnate con D.d.u.o. n. 9150 del 17/06/2024 per la realizzazione di interventi per contrastare il disagio minori e proroga dei termini"</text:p>
          </table:table-cell>
          <table:table-cell table:style-name="ce23" office:value-type="string" calcext:value-type="string">
            <text:p>Delibera 228 del 30/05/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2439_2024%20.pdf" xlink:type="simple">DGR n. 243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0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Comune di Lecco</text:p>
          </table:table-cell>
          <table:table-cell table:style-name="ce13" office:value-type="float" office:value="39075.4" calcext:value-type="float">
            <text:p>€ 39.075,40</text:p>
          </table:table-cell>
          <table:table-cell table:style-name="ce21" office:value-type="string" calcext:value-type="string">
            <text:p>Febbrai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9150 del 17/06/2024 “Attuazione della D.G.R. n. 2439 del 3/06/2024: incremento della dotazione finanziaria per la realizzazione di interventi per contrastare il disagio dei minori. Assegnazione delle risorse alle ATS, impegno e contestuale liquidazione”, e Decreto 3293 del 12/03/2025 “Attuazione della D.G.R. n. 2439/24: approvazione delle modalità attuative per l’utilizzo delle risorse assegnate con D.d.u.o. n. 9150 del 17/06/2024 per la realizzazione di interventi per contrastare il disagio minori e proroga dei termini"</text:p>
          </table:table-cell>
          <table:table-cell table:style-name="ce23" office:value-type="string" calcext:value-type="string">
            <text:p>Delibera 228 del 30/05/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2439_2024%20.pdf" xlink:type="simple">DGR n. 243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1">
          <table:table-cell table:style-name="ce2" office:value-type="float" office:value="2026" calcext:value-type="float">
            <text:p>2026</text:p>
          </table:table-cell>
          <table:table-cell table:style-name="ce4" office:value-type="string" calcext:value-type="string">
            <text:p>Comune di Biassono</text:p>
          </table:table-cell>
          <table:table-cell table:style-name="ce14" office:value-type="float" office:value="36359" calcext:value-type="float">
            <text:p>€ 36.359,00</text:p>
          </table:table-cell>
          <table:table-cell table:style-name="ce20" office:value-type="string" calcext:value-type="string">
            <text:p>Febbraio</text:p>
          </table:table-cell>
          <table:table-cell table:style-name="ce2" office:value-type="string" calcext:value-type="string">
            <text:p>Assistenti Familiari- nuove risorse-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5509 del 31/10/2025 - DGR n. 5211 del 27/10/2025 </text:p>
          </table:table-cell>
          <table:table-cell table:style-name="ce23" office:value-type="string" calcext:value-type="string">
            <text:p>Delibera ATS n. 566 del 29.12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211%20del%2027%2010%2025%20-%20rifinanziamento.pdf" xlink:type="simple">DGR n. 5211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2">
          <table:table-cell table:style-name="ce4" office:value-type="float" office:value="2026" calcext:value-type="float">
            <text:p>2026</text:p>
          </table:table-cell>
          <table:table-cell table:style-name="ce9" office:value-type="string" calcext:value-type="string">
            <text:p>SPAZIO GIOVANI</text:p>
          </table:table-cell>
          <table:table-cell table:style-name="ce15" office:value-type="float" office:value="5287.5" calcext:value-type="float">
            <text:p>5.287,50 €</text:p>
          </table:table-cell>
          <table:table-cell table:style-name="ce4" office:value-type="string" calcext:value-type="string">
            <text:p>FEBBRAIO</text:p>
          </table:table-cell>
          <table:table-cell table:style-name="ce2" office:value-type="string" calcext:value-type="string">
            <text:p>Leva Civica Volontaria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263 del 17/01/2024 che ha approvato l’Avviso «Leva</text:p>
            <text:p>civica lombarda volontaria: giovani generazioni al servizio della collettività lombarda»  e        DECRETO REGIONALE N. 19731/2023 E COMPENSAZIONE DELLE RISORSE FRA LE ATS AI SENSI DEL DDUO N. 10528 DEL 11/07/2024</text:p>
          </table:table-cell>
          <table:table-cell table:style-name="ce23" office:value-type="string" calcext:value-type="string">
            <text:p>Delibera ATS n. 349 del 29/08/2024</text:p>
            <text:p/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DS%2019731%20DEL%206.12.2023_RISORSE%20ATS%20LCLV%202024.pdf" xlink:type="simple">Decreto n. 19731/23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3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6870704" calcext:value-type="float">
            <text:p>6870704</text:p>
          </table:table-cell>
          <table:table-cell table:style-name="ce16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4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6862570" calcext:value-type="float">
            <text:p>6862570</text:p>
          </table:table-cell>
          <table:table-cell table:style-name="ce16" office:value-type="float" office:value="1247.4" calcext:value-type="float">
            <text:p><text:s/>1.247,4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5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159194" calcext:value-type="float">
            <text:p>7159194</text:p>
          </table:table-cell>
          <table:table-cell table:style-name="ce16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5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6934250" calcext:value-type="float">
            <text:p>6934250</text:p>
          </table:table-cell>
          <table:table-cell table:style-name="ce16" office:value-type="float" office:value="1101.98" calcext:value-type="float">
            <text:p><text:s/>1.101,98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294654" calcext:value-type="float">
            <text:p>7294654</text:p>
          </table:table-cell>
          <table:table-cell table:style-name="ce16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222891" calcext:value-type="float">
            <text:p>7222891</text:p>
          </table:table-cell>
          <table:table-cell table:style-name="ce16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7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6961316" calcext:value-type="float">
            <text:p>6961316</text:p>
          </table:table-cell>
          <table:table-cell table:style-name="ce16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8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257066" calcext:value-type="float">
            <text:p>7257066</text:p>
          </table:table-cell>
          <table:table-cell table:style-name="ce16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5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351448" calcext:value-type="float">
            <text:p>7351448</text:p>
          </table:table-cell>
          <table:table-cell table:style-name="ce16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4">
          <table:table-cell table:style-name="ce6" office:value-type="float" office:value="2026" calcext:value-type="float">
            <text:p>2026</text:p>
          </table:table-cell>
          <table:table-cell table:style-name="ce10" office:value-type="float" office:value="7404516" calcext:value-type="float">
            <text:p>7404516</text:p>
          </table:table-cell>
          <table:table-cell table:style-name="ce17" office:value-type="float" office:value="1200" calcext:value-type="float">
            <text:p><text:s/>1.2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6863712" calcext:value-type="float">
            <text:p>6863712</text:p>
          </table:table-cell>
          <table:table-cell table:style-name="ce17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3" office:value-type="string" calcext:value-type="string">
            <text:p>DGR n. 3612/24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9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420649" calcext:value-type="float">
            <text:p>7420649</text:p>
          </table:table-cell>
          <table:table-cell table:style-name="ce17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0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445385" calcext:value-type="float">
            <text:p>7445385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1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063248" calcext:value-type="float">
            <text:p>7063248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Febbra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2">
          <table:table-cell table:style-name="ce4" office:value-type="float" office:value="2026" calcext:value-type="float">
            <text:p>2026</text:p>
          </table:table-cell>
          <table:table-cell table:style-name="ce3" office:value-type="string" calcext:value-type="string">
            <text:p>ISTITUTO EUROPEO DI</text:p>
            <text:p>PSICOTRAUMATOLOGIA</text:p>
          </table:table-cell>
          <table:table-cell table:style-name="ce18" office:value-type="float" office:value="8064" calcext:value-type="float">
            <text:p>€ 8.064,00</text:p>
          </table:table-cell>
          <table:table-cell table:style-name="ce4" office:value-type="string" calcext:value-type="string">
            <text:p>FEBBRAIO</text:p>
          </table:table-cell>
          <table:table-cell table:style-name="ce23" office:value-type="string" calcext:value-type="string">
            <text:p>MAXI EMERGENZA - CAMPI FREGREI - PERCORSO FORMATIVO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termina n. 420 del 30/10/2025 - AFFIDAMENTO DIRETTO AI SENSI DELL’ART. 50, C. 1, LETT. B) DEL D. LGS. 36/2023 DEL SERVIZIO PER LA REALIZZAZIONE DI UN PERCORSO FORMATIVO SU PSICOLOGIA DELLE EMERGENZE PER GLI PSICOLOGI DELLE EPEA, EQUIPE DI PSICOLOGIA DELL’EMERGENZA AZIENDALE DELLE ASST E PER I RESPONSABILI DELLE UOPSI, UNITÀ OPERATIVE DI PSICOLOGIA (DGR 3720/24</text:p>
          </table:table-cell>
          <table:table-cell table:style-name="ce23" office:value-type="string" calcext:value-type="string">
            <text:p>Determina n. 420 del 30/10/2025</text:p>
          </table:table-cell>
          <table:table-cell table:style-name="ce25" office:value-type="string" calcext:value-type="string">
            <text:p><text:span text:style-name="T3"><text:a xlink:href="file:///C:/diramm/aagg-legali-ats/DELIBERE%20-%20DECRETI%20E%20DETERMINE/DETERMINE%202025/determina420.pdf" xlink:type="simple">Determina n. 420 del 30/10/20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3">
          <table:table-cell table:style-name="ce4" office:value-type="float" office:value="2026" calcext:value-type="float">
            <text:p>2026</text:p>
          </table:table-cell>
          <table:table-cell table:style-name="ce3" office:value-type="string" calcext:value-type="string">
            <text:p>ISTITUTO EUROPEO DI</text:p>
            <text:p>PSICOTRAUMATOLOGIA</text:p>
          </table:table-cell>
          <table:table-cell table:style-name="ce18" office:value-type="float" office:value="4274.88" calcext:value-type="float">
            <text:p>€ 4.274,88</text:p>
          </table:table-cell>
          <table:table-cell table:style-name="ce4" office:value-type="string" calcext:value-type="string">
            <text:p>FEBBRAIO</text:p>
          </table:table-cell>
          <table:table-cell table:style-name="ce23" office:value-type="string" calcext:value-type="string">
            <text:p>MAXI EMERGENZA - CAMPI FREGREI - PERCORSO FORMATIVO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termina n. 420 del 30/10/2025 - AFFIDAMENTO DIRETTO AI SENSI DELL’ART. 50, C. 1, LETT. B) DEL D. LGS. 36/2023 DEL SERVIZIO PER LA REALIZZAZIONE DI UN PERCORSO FORMATIVO SU PSICOLOGIA DELLE EMERGENZE PER GLI PSICOLOGI DELLE EPEA, EQUIPE DI PSICOLOGIA DELL’EMERGENZA AZIENDALE DELLE ASST E PER I RESPONSABILI DELLE UOPSI, UNITÀ OPERATIVE DI PSICOLOGIA (DGR 3720/24</text:p>
          </table:table-cell>
          <table:table-cell table:style-name="ce23" office:value-type="string" calcext:value-type="string">
            <text:p>Determina n. 420 del 30/10/2025</text:p>
          </table:table-cell>
          <table:table-cell table:style-name="ce25" office:value-type="string" calcext:value-type="string">
            <text:p><text:span text:style-name="T3"><text:a xlink:href="file:///C:/diramm/aagg-legali-ats/DELIBERE%20-%20DECRETI%20E%20DETERMINE/DETERMINE%202025/determina420.pdf" xlink:type="simple">Determina n. 420 del 30/10/20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4">
          <table:table-cell table:style-name="ce4" office:value-type="float" office:value="2026" calcext:value-type="float">
            <text:p>2026</text:p>
          </table:table-cell>
          <table:table-cell table:style-name="ce3" office:value-type="string" calcext:value-type="string">
            <text:p>AREU AZIENDA REGIONALE</text:p>
            <text:p>EMERGENZA URGENZA</text:p>
          </table:table-cell>
          <table:table-cell table:style-name="ce18" office:value-type="float" office:value="12002" calcext:value-type="float">
            <text:p>€ 12.002,00</text:p>
          </table:table-cell>
          <table:table-cell table:style-name="ce4" office:value-type="string" calcext:value-type="string">
            <text:p>MARZO</text:p>
          </table:table-cell>
          <table:table-cell table:style-name="ce23" office:value-type="string" calcext:value-type="string">
            <text:p>MAXI EMERGENZA - CAMPI FREGREI <text:s/>- SUPPORTO PSICOLOGIC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SOTTOSCRIZIONE CONVENZIONE TRA ATS DELLA BRIANZA E AGENZIA REGIONALE EMERGENZA URGENZA PER LA REALIZZAZIONE DEL PROGETTO "SUPPORTO PSICOLOGICO CAMPI FLEGREI".</text:p>
          </table:table-cell>
          <table:table-cell table:style-name="ce23" office:value-type="string" calcext:value-type="string">
            <text:p>Delibera n. 15 del 21/01/2026</text:p>
          </table:table-cell>
          <table:table-cell table:style-name="ce26" office:value-type="string" calcext:value-type="string">
            <text:p>MANCA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5">
          <table:table-cell table:style-name="ce2" office:value-type="float" office:value="2026" calcext:value-type="float">
            <text:p>2026</text:p>
          </table:table-cell>
          <table:table-cell table:style-name="ce4" office:value-type="string" calcext:value-type="string">
            <text:p>Comune di Lecco</text:p>
          </table:table-cell>
          <table:table-cell table:style-name="ce14" office:value-type="float" office:value="21326.5" calcext:value-type="float">
            <text:p>€ 21.326,50</text:p>
          </table:table-cell>
          <table:table-cell table:style-name="ce20" office:value-type="string" calcext:value-type="string">
            <text:p>Marzo</text:p>
          </table:table-cell>
          <table:table-cell table:style-name="ce2" office:value-type="string" calcext:value-type="string">
            <text:p>Assistenti Familiari- nuove risorse-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5509 del 31/10/2025 - DGR n. 5211 del 27/10/2025 </text:p>
          </table:table-cell>
          <table:table-cell table:style-name="ce23" office:value-type="string" calcext:value-type="string">
            <text:p>Delibera ATS n. 566 del 29.12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211%20del%2027%2010%2025%20-%20rifinanziamento.pdf" xlink:type="simple">DGR n. 5211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5">
          <table:table-cell table:style-name="ce2" office:value-type="float" office:value="2026" calcext:value-type="float">
            <text:p>2026</text:p>
          </table:table-cell>
          <table:table-cell table:style-name="ce4" office:value-type="string" calcext:value-type="string">
            <text:p>Comune di Seregno</text:p>
          </table:table-cell>
          <table:table-cell table:style-name="ce14" office:value-type="float" office:value="10899" calcext:value-type="float">
            <text:p>€ 10.899,00</text:p>
          </table:table-cell>
          <table:table-cell table:style-name="ce20" office:value-type="string" calcext:value-type="string">
            <text:p>Marzo</text:p>
          </table:table-cell>
          <table:table-cell table:style-name="ce2" office:value-type="string" calcext:value-type="string">
            <text:p>Assistenti Familiari- nuove risorse-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5509 del 31/10/2025 - DGR n. 5211 del 27/10/2025 </text:p>
          </table:table-cell>
          <table:table-cell table:style-name="ce23" office:value-type="string" calcext:value-type="string">
            <text:p>Delibera ATS n. 566 del 29.12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211%20del%2027%2010%2025%20-%20rifinanziamento.pdf" xlink:type="simple">DGR n. 5211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5">
          <table:table-cell table:style-name="ce2" office:value-type="float" office:value="2026" calcext:value-type="float">
            <text:p>2026</text:p>
          </table:table-cell>
          <table:table-cell table:style-name="ce4" office:value-type="string" calcext:value-type="string">
            <text:p>Offerta Sociale </text:p>
          </table:table-cell>
          <table:table-cell table:style-name="ce14" office:value-type="float" office:value="36141" calcext:value-type="float">
            <text:p>€ 36.141,00</text:p>
          </table:table-cell>
          <table:table-cell table:style-name="ce20" office:value-type="string" calcext:value-type="string">
            <text:p>Marzo</text:p>
          </table:table-cell>
          <table:table-cell table:style-name="ce2" office:value-type="string" calcext:value-type="string">
            <text:p>Assistenti Familiari- nuove risorse-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5509 del 31/10/2025 - DGR n. 5211 del 27/10/2025 </text:p>
          </table:table-cell>
          <table:table-cell table:style-name="ce23" office:value-type="string" calcext:value-type="string">
            <text:p>Delibera ATS n. 566 del 29.12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211%20del%2027%2010%2025%20-%20rifinanziamento.pdf" xlink:type="simple">DGR n. 5211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0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431985" calcext:value-type="float">
            <text:p>7431985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Marz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394484" calcext:value-type="float">
            <text:p>7394484</text:p>
          </table:table-cell>
          <table:table-cell table:style-name="ce17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Marz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7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La Grande Casa </text:p>
          </table:table-cell>
          <table:table-cell table:style-name="ce13" office:value-type="float" office:value="20000" calcext:value-type="float">
            <text:p>€ 20.000,00</text:p>
          </table:table-cell>
          <table:table-cell table:style-name="ce21" office:value-type="string" calcext:value-type="string">
            <text:p>Marz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275 del 30/06/2023 "Approvazione piano di azione territoriale per la realizzazione di interventi per contrastare il disagio dei minori, ai sensi della DGR 7499 del 15/12/2022"</text:p>
          </table:table-cell>
          <table:table-cell table:style-name="ce23" office:value-type="string" calcext:value-type="string">
            <text:p>Decreto ATS 275 del 30/06/2023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7499_2022.pdf" xlink:type="simple">DGR n.7499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7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Comune di Monza </text:p>
          </table:table-cell>
          <table:table-cell table:style-name="ce13" office:value-type="float" office:value="20000" calcext:value-type="float">
            <text:p>€ 20.000,00</text:p>
          </table:table-cell>
          <table:table-cell table:style-name="ce21" office:value-type="string" calcext:value-type="string">
            <text:p>Marz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275 del 30/06/2023 "Approvazione piano di azione territoriale per la realizzazione di interventi per contrastare il disagio dei minori, ai sensi della DGR 7499 del 15/12/2022"</text:p>
          </table:table-cell>
          <table:table-cell table:style-name="ce23" office:value-type="string" calcext:value-type="string">
            <text:p>Decreto ATS 275 del 30/06/2023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7499_2022.pdf" xlink:type="simple">DGR n.7499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8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Comune di Lecco</text:p>
          </table:table-cell>
          <table:table-cell table:style-name="ce13" office:value-type="float" office:value="27242.99" calcext:value-type="float">
            <text:p>€ 27.242,99</text:p>
          </table:table-cell>
          <table:table-cell table:style-name="ce21" office:value-type="string" calcext:value-type="string">
            <text:p>Marzo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11203 del 05/08/2025 "Approvazione della D.G.R. 4869 del 01/08/2025: Incremento della dotazione finanziaria per la realizzazione di interventi per contrastare il disagio dei minori. Approvazione delle linee operative, assegnazione delle risorse alle <text:s/>ats, impegno e contestuale liquidazione"</text:p>
          </table:table-cell>
          <table:table-cell table:style-name="ce23" office:value-type="string" calcext:value-type="string">
            <text:p>Delibera ATS 492 del 21/11/2025</text:p>
          </table:table-cell>
          <table:table-cell table:style-name="ce23" office:value-type="string" calcext:value-type="string">
            <text:p>DGR n. 4869/25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7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Comune di Lecco</text:p>
          </table:table-cell>
          <table:table-cell table:style-name="ce13" office:value-type="float" office:value="20000" calcext:value-type="float">
            <text:p>€ 20.000,00</text:p>
          </table:table-cell>
          <table:table-cell table:style-name="ce21" office:value-type="string" calcext:value-type="string">
            <text:p>Aprile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275 del 30/06/2023 "Approvazione piano di azione territoriale per la realizzazione di interventi per contrastare il disagio dei minori, ai sensi della DGR 7499 del 15/12/2022"</text:p>
          </table:table-cell>
          <table:table-cell table:style-name="ce23" office:value-type="string" calcext:value-type="string">
            <text:p>Decreto ATS 275 del 30/06/2023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7499_2022.pdf" xlink:type="simple">DGR  n.7499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7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ASST BRIANZA</text:p>
          </table:table-cell>
          <table:table-cell table:style-name="ce19" office:value-type="float" office:value="55442.37" calcext:value-type="float">
            <text:p><text:s/>55.442,37 <text:s text:c="3"/></text:p>
          </table:table-cell>
          <table:table-cell table:style-name="ce21" office:value-type="string" calcext:value-type="string">
            <text:p>Aprile</text:p>
          </table:table-cell>
          <table:table-cell table:style-name="ce2" office:value-type="string" calcext:value-type="string">
            <text:p>Cuav Maltrattanti - Potenziame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GR n. 4513 del 09/06/2025 - Decr. n. 9859 del 11/07/2025 - nuovi fondi</text:p>
          </table:table-cell>
          <table:table-cell table:style-name="ce24" office:value-type="string" calcext:value-type="string">
            <text:p>Delibera ATS n. 476 del 12/11/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4513_09.06.2025%20Rifinanziamento.pdf" xlink:type="simple">DGR n.4513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29">
          <table:table-cell table:style-name="ce3" office:value-type="float" office:value="2026" calcext:value-type="float">
            <text:p>2026</text:p>
          </table:table-cell>
          <table:table-cell table:style-name="ce8" office:value-type="string" calcext:value-type="string">
            <text:p>La Grande Casa </text:p>
          </table:table-cell>
          <table:table-cell table:style-name="ce13" office:value-type="float" office:value="29062.37" calcext:value-type="float">
            <text:p>€ 29.062,37</text:p>
          </table:table-cell>
          <table:table-cell table:style-name="ce21" office:value-type="string" calcext:value-type="string">
            <text:p>Aprile</text:p>
          </table:table-cell>
          <table:table-cell table:style-name="ce23" office:value-type="string" calcext:value-type="string">
            <text:p>Disagio Minori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4" office:value-type="string" calcext:value-type="string">
            <text:p>Decreto 11203 del 05/08/2025 "Approvazione della D.G.R. 4869 del 01/08/2025: Incremento della dotazione finanziaria per la realizzazione di interventi per contrastare il disagio dei minori. Approvazione delle linee operative, assegnazione delle risorse alle <text:s/>ats, impegno e contestuale liquidazione"</text:p>
          </table:table-cell>
          <table:table-cell table:style-name="ce23" office:value-type="string" calcext:value-type="string">
            <text:p>Delibera ATS 492 del 21/11/2025</text:p>
          </table:table-cell>
          <table:table-cell table:style-name="ce26" office:value-type="string" calcext:value-type="string">
            <text:p>DGR n.4869/25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0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553408" calcext:value-type="float">
            <text:p>7553408</text:p>
          </table:table-cell>
          <table:table-cell table:style-name="ce17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Aprile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1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732004" calcext:value-type="float">
            <text:p>7732004</text:p>
          </table:table-cell>
          <table:table-cell table:style-name="ce17" office:value-type="float" office:value="2500" calcext:value-type="float">
            <text:p><text:s/>2.500,00 € </text:p>
          </table:table-cell>
          <table:table-cell table:style-name="ce5" office:value-type="string" calcext:value-type="string">
            <text:p>Aprile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2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679732" calcext:value-type="float">
            <text:p>7679732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8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744124" calcext:value-type="float">
            <text:p>7744124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3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829852" calcext:value-type="float">
            <text:p>7829852</text:p>
          </table:table-cell>
          <table:table-cell table:style-name="ce17" office:value-type="float" office:value="2249.48" calcext:value-type="float">
            <text:p><text:s/>2.249,48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4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40566" calcext:value-type="float">
            <text:p>40566</text:p>
          </table:table-cell>
          <table:table-cell table:style-name="ce17" office:value-type="float" office:value="223.44" calcext:value-type="float">
            <text:p><text:s/>223,44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Sostituti latte matern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.G.R n. 2919 del 05/08/2024 “Indicazioni operative regionali aggiornate per l’erogazione del</text:p>
            <text:p>contributo per l’acquisto di sostituti del latte materno (formule per lattanti) alle donne affette da</text:p>
            <text:p>condizioni patologiche che impediscono la pratica naturale dell’allattamento, ai sensi del D.M.</text:p>
            <text:p>Salute 31/08/2021"</text:p>
          </table:table-cell>
          <table:table-cell table:style-name="ce23" office:value-type="string" calcext:value-type="string">
            <text:p>Determina ATS n. 176 <text:s/>del 21.05.2026</text:p>
          </table:table-cell>
          <table:table-cell table:style-name="ce27" office:value-type="string" calcext:value-type="string">
            <text:p><text:span text:style-name="T3"><text:a xlink:href="file:///C:/diramm/aagg-legali-ats/TRASPARENZA/ATTI%20DA%20PUBBLICARE%20+%20PUBBLICATI/PUBBLICATI/sovvenzioni/ALLEGATO%20dgr%202919_5.8.24.pdf" xlink:type="simple">DGR n.291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5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30915" calcext:value-type="float">
            <text:p>30915</text:p>
          </table:table-cell>
          <table:table-cell table:style-name="ce17" office:value-type="float" office:value="334.02" calcext:value-type="float">
            <text:p><text:s/>334,02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Sostituti latte matern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.G.R n. 2919 del 05/08/2024 “Indicazioni operative regionali aggiornate per l’erogazione del</text:p>
            <text:p>contributo per l’acquisto di sostituti del latte materno (formule per lattanti) alle donne affette da</text:p>
            <text:p>condizioni patologiche che impediscono la pratica naturale dell’allattamento, ai sensi del D.M.</text:p>
            <text:p>Salute 31/08/2021"</text:p>
          </table:table-cell>
          <table:table-cell table:style-name="ce23" office:value-type="string" calcext:value-type="string">
            <text:p>Determina ATS n. 176 <text:s/>del 21.05.2026</text:p>
          </table:table-cell>
          <table:table-cell table:style-name="ce27" office:value-type="string" calcext:value-type="string">
            <text:p><text:span text:style-name="T3"><text:a xlink:href="file:///C:/diramm/aagg-legali-ats/TRASPARENZA/ATTI%20DA%20PUBBLICARE%20+%20PUBBLICATI/PUBBLICATI/sovvenzioni/ALLEGATO%20dgr%202919_5.8.24.pdf" xlink:type="simple">DGR n.291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4096" calcext:value-type="float">
            <text:p>4096</text:p>
          </table:table-cell>
          <table:table-cell table:style-name="ce17" office:value-type="float" office:value="400" calcext:value-type="float">
            <text:p><text:s/>400,00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Sostituti latte matern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.G.R n. 2919 del 05/08/2024 “Indicazioni operative regionali aggiornate per l’erogazione del</text:p>
            <text:p>contributo per l’acquisto di sostituti del latte materno (formule per lattanti) alle donne affette da</text:p>
            <text:p>condizioni patologiche che impediscono la pratica naturale dell’allattamento, ai sensi del D.M.</text:p>
            <text:p>Salute 31/08/2021"</text:p>
          </table:table-cell>
          <table:table-cell table:style-name="ce23" office:value-type="string" calcext:value-type="string">
            <text:p>Determina ATS n. 176 <text:s/>del 21.05.2026</text:p>
          </table:table-cell>
          <table:table-cell table:style-name="ce27" office:value-type="string" calcext:value-type="string">
            <text:p><text:span text:style-name="T3"><text:a xlink:href="file:///C:/diramm/aagg-legali-ats/TRASPARENZA/ATTI%20DA%20PUBBLICARE%20+%20PUBBLICATI/PUBBLICATI/sovvenzioni/ALLEGATO%20dgr%202919_5.8.24.pdf" xlink:type="simple">DGR n.291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5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7273" calcext:value-type="float">
            <text:p>7273</text:p>
          </table:table-cell>
          <table:table-cell table:style-name="ce17" office:value-type="float" office:value="268.74" calcext:value-type="float">
            <text:p><text:s/>268,74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Sostituti latte matern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.G.R n. 2919 del 05/08/2024 “Indicazioni operative regionali aggiornate per l’erogazione del</text:p>
            <text:p>contributo per l’acquisto di sostituti del latte materno (formule per lattanti) alle donne affette da</text:p>
            <text:p>condizioni patologiche che impediscono la pratica naturale dell’allattamento, ai sensi del D.M.</text:p>
            <text:p>Salute 31/08/2021"</text:p>
          </table:table-cell>
          <table:table-cell table:style-name="ce23" office:value-type="string" calcext:value-type="string">
            <text:p>Determina ATS n. 176 <text:s/>del 21.05.2026</text:p>
          </table:table-cell>
          <table:table-cell table:style-name="ce27" office:value-type="string" calcext:value-type="string">
            <text:p><text:span text:style-name="T3"><text:a xlink:href="file:///C:/diramm/aagg-legali-ats/TRASPARENZA/ATTI%20DA%20PUBBLICARE%20+%20PUBBLICATI/PUBBLICATI/sovvenzioni/ALLEGATO%20dgr%202919_5.8.24.pdf" xlink:type="simple">DGR n.291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56378" calcext:value-type="float">
            <text:p>56378</text:p>
          </table:table-cell>
          <table:table-cell table:style-name="ce17" office:value-type="float" office:value="400" calcext:value-type="float">
            <text:p><text:s/>400,00 € </text:p>
          </table:table-cell>
          <table:table-cell table:style-name="ce5" office:value-type="string" calcext:value-type="string">
            <text:p>maggio</text:p>
          </table:table-cell>
          <table:table-cell table:style-name="ce22" office:value-type="string" calcext:value-type="string">
            <text:p>Sostituti latte matern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.G.R n. 2919 del 05/08/2024 “Indicazioni operative regionali aggiornate per l’erogazione del</text:p>
            <text:p>contributo per l’acquisto di sostituti del latte materno (formule per lattanti) alle donne affette da</text:p>
            <text:p>condizioni patologiche che impediscono la pratica naturale dell’allattamento, ai sensi del D.M.</text:p>
            <text:p>Salute 31/08/2021"</text:p>
          </table:table-cell>
          <table:table-cell table:style-name="ce23" office:value-type="string" calcext:value-type="string">
            <text:p>Determina ATS n. 176 <text:s/>del 21.05.2026</text:p>
          </table:table-cell>
          <table:table-cell table:style-name="ce27" office:value-type="string" calcext:value-type="string">
            <text:p><text:span text:style-name="T3"><text:a xlink:href="file:///C:/diramm/aagg-legali-ats/TRASPARENZA/ATTI%20DA%20PUBBLICARE%20+%20PUBBLICATI/PUBBLICATI/sovvenzioni/ALLEGATO%20dgr%202919_5.8.24.pdf" xlink:type="simple">DGR n.2919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7">
          <table:table-cell table:style-name="ce2" office:value-type="float" office:value="2026" calcext:value-type="float">
            <text:p>2026</text:p>
          </table:table-cell>
          <table:table-cell table:style-name="ce4" office:value-type="string" calcext:value-type="string">
            <text:p>Comune di Desio</text:p>
          </table:table-cell>
          <table:table-cell table:style-name="ce14" office:value-type="float" office:value="15282" calcext:value-type="float">
            <text:p>€ 15.282,00</text:p>
          </table:table-cell>
          <table:table-cell table:style-name="ce20" office:value-type="string" calcext:value-type="string">
            <text:p>Maggio</text:p>
          </table:table-cell>
          <table:table-cell table:style-name="ce2" office:value-type="string" calcext:value-type="string">
            <text:p>Assistenti Familiari- nuove risorse-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creto Regionale n. 15509 del 31/10/2025 - DGR n. 5211 del 27/10/2025 </text:p>
          </table:table-cell>
          <table:table-cell table:style-name="ce23" office:value-type="string" calcext:value-type="string">
            <text:p>Delibera ATS n. 566 del 29.12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211%20del%2027%2010%2025%20-%20rifinanziamento.pdf" xlink:type="simple">DGR n. 5211/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8">
          <table:table-cell table:style-name="ce4" office:value-type="float" office:value="2026" calcext:value-type="float">
            <text:p>2026</text:p>
          </table:table-cell>
          <table:table-cell table:style-name="ce3" office:value-type="string" calcext:value-type="string">
            <text:p>ISTITUTO EUROPEO DI</text:p>
            <text:p>PSICOTRAUMATOLOGIA</text:p>
          </table:table-cell>
          <table:table-cell table:style-name="ce18" office:value-type="float" office:value="8064" calcext:value-type="float">
            <text:p>€ 8.064,00</text:p>
          </table:table-cell>
          <table:table-cell table:style-name="ce4" office:value-type="string" calcext:value-type="string">
            <text:p>MAGGIO </text:p>
          </table:table-cell>
          <table:table-cell table:style-name="ce23" office:value-type="string" calcext:value-type="string">
            <text:p>MAXI EMERGENZA - CAMPI FREGREI - PERCORSO FORMATIVO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termina n. 420 del 30/10/2025 - AFFIDAMENTO DIRETTO AI SENSI DELL’ART. 50, C. 1, LETT. B) DEL D. LGS. 36/2023 DEL SERVIZIO PER LA REALIZZAZIONE DI UN PERCORSO FORMATIVO SU PSICOLOGIA DELLE EMERGENZE PER GLI PSICOLOGI DELLE EPEA, EQUIPE DI PSICOLOGIA DELL’EMERGENZA AZIENDALE DELLE ASST E PER I RESPONSABILI DELLE UOPSI, UNITÀ OPERATIVE DI PSICOLOGIA (DGR 3720/24</text:p>
          </table:table-cell>
          <table:table-cell table:style-name="ce23" office:value-type="string" calcext:value-type="string">
            <text:p>Determina n. 420 del 30/10/2025</text:p>
          </table:table-cell>
          <table:table-cell table:style-name="ce25" office:value-type="string" calcext:value-type="string">
            <text:p><text:span text:style-name="T3"><text:a xlink:href="file:///C:/diramm/aagg-legali-ats/DELIBERE%20-%20DECRETI%20E%20DETERMINE/DETERMINE%202025/determina420.pdf" xlink:type="simple">Determina n. 420 del 30/10/20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9">
          <table:table-cell table:style-name="ce4" office:value-type="float" office:value="2026" calcext:value-type="float">
            <text:p>2026</text:p>
          </table:table-cell>
          <table:table-cell table:style-name="ce3" office:value-type="string" calcext:value-type="string">
            <text:p>ISTITUTO EUROPEO DI</text:p>
            <text:p>PSICOTRAUMATOLOGIA</text:p>
          </table:table-cell>
          <table:table-cell table:style-name="ce18" office:value-type="float" office:value="4274.88" calcext:value-type="float">
            <text:p>€ 4.274,88</text:p>
          </table:table-cell>
          <table:table-cell table:style-name="ce4" office:value-type="string" calcext:value-type="string">
            <text:p>GIUGNO</text:p>
          </table:table-cell>
          <table:table-cell table:style-name="ce23" office:value-type="string" calcext:value-type="string">
            <text:p>MAXI EMERGENZA - CAMPI FREGREI - PERCORSO FORMATIVO 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termina n. 420 del 30/10/2025 - AFFIDAMENTO DIRETTO AI SENSI DELL’ART. 50, C. 1, LETT. B) DEL D. LGS. 36/2023 DEL SERVIZIO PER LA REALIZZAZIONE DI UN PERCORSO FORMATIVO SU PSICOLOGIA DELLE EMERGENZE PER GLI PSICOLOGI DELLE EPEA, EQUIPE DI PSICOLOGIA DELL’EMERGENZA AZIENDALE DELLE ASST E PER I RESPONSABILI DELLE UOPSI, UNITÀ OPERATIVE DI PSICOLOGIA (DGR 3720/24</text:p>
          </table:table-cell>
          <table:table-cell table:style-name="ce23" office:value-type="string" calcext:value-type="string">
            <text:p>Determina n. 420 del 30/10/2025</text:p>
          </table:table-cell>
          <table:table-cell table:style-name="ce25" office:value-type="string" calcext:value-type="string">
            <text:p><text:span text:style-name="T3"><text:a xlink:href="file:///C:/diramm/aagg-legali-ats/DELIBERE%20-%20DECRETI%20E%20DETERMINE/DETERMINE%202025/determina420.pdf" xlink:type="simple">Determina n. 420 del 30/10/2025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unità Montana (Ambito Bellano)</text:p>
          </table:table-cell>
          <table:table-cell table:style-name="ce12" office:value-type="float" office:value="47400" calcext:value-type="float">
            <text:p>€ 47.400,00</text:p>
          </table:table-cell>
          <table:table-cell table:style-name="ce20" office:value-type="string" calcext:value-type="string">
            <text:p>GIUGNO</text:p>
          </table:table-cell>
          <table:table-cell table:style-name="ce22" office:value-type="string" calcext:value-type="string">
            <text:p>Centri per le Famiglie-rafforzamento - Progetti fondo Ministeriale 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<text:span text:style-name="T1"/></text:p>
            <text:p><text:span text:style-name="T2">DELIBERAZIONE 6003 DEL 20/04/2026 "RAFFORZAMENTO DELLA RETE DEI CENTRI PER LA FAMIGLIA"-APPROVAZIONE DEL DOCUMENTO DI PROGRAMMAZIONE - Dduo 5612 DEL 29/04/2026 - INIZIATIVA SPERIMENTALE </text:span></text:p>
          </table:table-cell>
          <table:table-cell table:style-name="ce23" office:value-type="string" calcext:value-type="string">
            <text:p>Delibera <text:s/>ATS n. 255 del 09/06/2026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zienda Speciale Consorzio Desio Brianza</text:p>
          </table:table-cell>
          <table:table-cell table:style-name="ce12" office:value-type="float" office:value="47373.2" calcext:value-type="float">
            <text:p>€ 47.373,20</text:p>
          </table:table-cell>
          <table:table-cell table:style-name="ce20" office:value-type="string" calcext:value-type="string">
            <text:p>luglio</text:p>
          </table:table-cell>
          <table:table-cell table:style-name="ce22" office:value-type="string" calcext:value-type="string">
            <text:p>Centri per le Famiglie-rafforzamento - Progetti fondo Ministeriale 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<text:span text:style-name="T1"/></text:p>
            <text:p><text:span text:style-name="T2">DELIBERAZIONE 6003 DEL 20/04/2026 "RAFFORZAMENTO DELLA RETE DEI CENTRI PER LA FAMIGLIA"-APPROVAZIONE DEL DOCUMENTO DI PROGRAMMAZIONE - Dduo 5612 DEL 29/04/2026 - INIZIATIVA SPERIMENTALE </text:span></text:p>
          </table:table-cell>
          <table:table-cell table:style-name="ce23" office:value-type="string" calcext:value-type="string">
            <text:p>Delibera <text:s/>ATS n. 255 del 09/06/2026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azione Centro Orientamento Famiglia Onlus (COF)</text:p>
          </table:table-cell>
          <table:table-cell table:style-name="ce12" office:value-type="float" office:value="47400" calcext:value-type="float">
            <text:p>€ 47.400,00</text:p>
          </table:table-cell>
          <table:table-cell table:style-name="ce20" office:value-type="string" calcext:value-type="string">
            <text:p>agosto</text:p>
          </table:table-cell>
          <table:table-cell table:style-name="ce22" office:value-type="string" calcext:value-type="string">
            <text:p>Centri per le Famiglie-rafforzamento - Progetti fondo Ministeriale 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<text:span text:style-name="T1"/></text:p>
            <text:p><text:span text:style-name="T2">DELIBERAZIONE 6003 DEL 20/04/2026 "RAFFORZAMENTO DELLA RETE DEI CENTRI PER LA FAMIGLIA"-APPROVAZIONE DEL DOCUMENTO DI PROGRAMMAZIONE - Dduo 5612 DEL 29/04/2026 - INIZIATIVA SPERIMENTALE </text:span></text:p>
          </table:table-cell>
          <table:table-cell table:style-name="ce23" office:value-type="string" calcext:value-type="string">
            <text:p>Delibera <text:s/>ATS n. 255 del 09/06/2026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Retesalute - Azienda Speciale (Ambito Merate)</text:p>
          </table:table-cell>
          <table:table-cell table:style-name="ce12" office:value-type="float" office:value="47400" calcext:value-type="float">
            <text:p>€ 47.400,00</text:p>
          </table:table-cell>
          <table:table-cell table:style-name="ce20" office:value-type="string" calcext:value-type="string">
            <text:p>luglio</text:p>
          </table:table-cell>
          <table:table-cell table:style-name="ce22" office:value-type="string" calcext:value-type="string">
            <text:p>Centri per le Famiglie-rafforzamento - Progetti fondo Ministeriale 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<text:span text:style-name="T1"/></text:p>
            <text:p><text:span text:style-name="T2">DELIBERAZIONE 6003 DEL 20/04/2026 "RAFFORZAMENTO DELLA RETE DEI CENTRI PER LA FAMIGLIA"-APPROVAZIONE DEL DOCUMENTO DI PROGRAMMAZIONE - Dduo 5612 DEL 29/04/2026 - INIZIATIVA SPERIMENTALE </text:span></text:p>
          </table:table-cell>
          <table:table-cell table:style-name="ce23" office:value-type="string" calcext:value-type="string">
            <text:p>Delibera <text:s/>ATS n. 255 del 09/06/2026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Comune di Lecco (Ambito di Lecco) </text:p>
          </table:table-cell>
          <table:table-cell table:style-name="ce12" office:value-type="float" office:value="47400" calcext:value-type="float">
            <text:p>€ 47.400,00</text:p>
          </table:table-cell>
          <table:table-cell table:style-name="ce20" office:value-type="string" calcext:value-type="string">
            <text:p>luglio</text:p>
          </table:table-cell>
          <table:table-cell table:style-name="ce22" office:value-type="string" calcext:value-type="string">
            <text:p>Centri per le Famiglie-rafforzamento - Progetti fondo Ministeriale 2025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<text:span text:style-name="T1"/></text:p>
            <text:p><text:span text:style-name="T2">DELIBERAZIONE 6003 DEL 20/04/2026 "RAFFORZAMENTO DELLA RETE DEI CENTRI PER LA FAMIGLIA"-APPROVAZIONE DEL DOCUMENTO DI PROGRAMMAZIONE - Dduo 5612 DEL 29/04/2026 - INIZIATIVA SPERIMENTALE </text:span></text:p>
          </table:table-cell>
          <table:table-cell table:style-name="ce23" office:value-type="string" calcext:value-type="string">
            <text:p>Delibera <text:s/>ATS n. 255 del 09/06/2026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5955%20del%2014.02.2022%20-%20Approvazione%20linee%20guida%20Centri%20per%20la%20Famiglia.pdf" xlink:type="simple">DGR n. 5955/22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8000948" calcext:value-type="float">
            <text:p>8000948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Luglio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16">
          <table:table-cell table:style-name="ce5" office:value-type="float" office:value="2026" calcext:value-type="float">
            <text:p>2026</text:p>
          </table:table-cell>
          <table:table-cell table:style-name="ce10" office:value-type="float" office:value="8037669" calcext:value-type="float">
            <text:p>8037669</text:p>
          </table:table-cell>
          <table:table-cell table:style-name="ce17" office:value-type="float" office:value="1500" calcext:value-type="float">
            <text:p><text:s/>1.500,00 € </text:p>
          </table:table-cell>
          <table:table-cell table:style-name="ce5" office:value-type="string" calcext:value-type="string">
            <text:p>Agosto </text:p>
          </table:table-cell>
          <table:table-cell table:style-name="ce22" office:value-type="string" calcext:value-type="string">
            <text:p>Misura Accanto</text:p>
          </table:table-cell>
          <table:table-cell table:style-name="ce23" office:value-type="string" calcext:value-type="string">
            <text:p>DIPARTIMENTO PIPSS</text:p>
          </table:table-cell>
          <table:table-cell table:style-name="ce23" office:value-type="string" calcext:value-type="string">
            <text:p>DOTT. FABIO MUSCIONICO</text:p>
          </table:table-cell>
          <table:table-cell table:style-name="ce23" office:value-type="string" calcext:value-type="string">
            <text:p>Deliberazione XII/3612 del 16/12/2024 - APPROVAZIONE MISURA SPERIMENTALE “ACCANTO: SOSTEGNO PER GENITORI SEPARATI, DIVORZIATI E VEDOVI AI SENSI DELLE LEGGI REGIONALI 18/2014 E 23/1999" - Dduo 20668 del 02/01/2025</text:p>
          </table:table-cell>
          <table:table-cell table:style-name="ce23" office:value-type="string" calcext:value-type="string">
            <text:p>Delibera ATS n. 288 del 09.07.2025</text:p>
          </table:table-cell>
          <table:table-cell table:style-name="ce25" office:value-type="string" calcext:value-type="string">
            <text:p><text:span text:style-name="T3"><text:a xlink:href="file:///C:/diramm/aagg-legali-ats/TRASPARENZA/ATTI%20DA%20PUBBLICARE%20+%20PUBBLICATI/PUBBLICATI/sovvenzioni/dgr%203612%20del%2016.12.2024.pdf" xlink:type="simple">DGR n. 3612/24</text:a></text:span></text:p>
          </table:table-cell>
          <table:table-cell table:style-name="ce23" office:value-type="string" calcext:value-type="string">
            <text:p>non pertinente</text:p>
          </table:table-cell>
          <table:table-cell table:number-columns-repeated="246"/>
        </table:table-row>
        <table:table-row table:style-name="ro40" table:number-rows-repeated="1048509">
          <table:table-cell table:number-columns-repeated="257"/>
        </table:table-row>
        <table:table-row table:style-name="ro40">
          <table:table-cell table:number-columns-repeated="257"/>
        </table:table-row>
        <table:named-expressions>
          <table:named-range table:name="Excel_BuiltIn_Print_Area" table:base-cell-address="$'14_08_2026'.$A$1" table:cell-range-address="$'14_08_2026'.$A$1:.$K$59" table:range-usable-as="print-range"/>
          <table:named-range table:name="Excel_BuiltIn__FilterDatabase" table:base-cell-address="$'14_08_2026'.$A$1" table:cell-range-address="$'14_08_2026'.$A$1:.$I$66"/>
        </table:named-expressions>
      </table:table>
      <table:named-expressions/>
      <table:database-ranges>
        <table:database-range table:name="__Anonymous_Sheet_DB__0" table:target-range-address="'14_08_2026'.A1:'14_08_2026'.I6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text>€ </number:text>
      <number:number number:decimal-places="2" number:min-decimal-places="2" number:min-integer-digits="1" number:grouping="true"/>
    </number:number-style>
    <number:number-style style:name="N129P0" style:volatile="true">
      <number:text>€ </number:text>
      <number:number number:decimal-places="2" number:min-decimal-places="2" number:min-integer-digits="1" number:grouping="true"/>
    </number:number-style>
    <number:number-style style:name="N129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">
      <number:number number:decimal-places="2" number:min-decimal-places="2" number:min-integer-digits="1" number:grouping="true"/>
      <number:text> €</number:text>
    </number:number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€ </number:text>
      <number:number number:decimal-places="2" number:min-decimal-places="2" number:min-integer-digits="1" number:grouping="true"/>
    </number:number-style>
    <number:number-style style:name="N132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32P0"/>
    </number:number-style>
    <number:currency-style style:name="N13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3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33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igliaia_20_2" style:display-name="Migliaia 2" style:family="table-cell" style:parent-style-name="Default" style:data-style-name="N127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27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70c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1.799cm" fo:margin-right="1.799cm" style:first-page-number="continue" style:scale-to="75%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4_5f_08_5f_2026" style:display-name="PageStyle_14_08_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Gabriella Brambilla</meta:initial-creator>
    <meta:creation-date>2006-09-16T00:00:00</meta:creation-date>
    <dc:creator>Administrator</dc:creator>
    <dc:date>2026-08-17T14:39:16</dc:date>
    <meta:print-date>2026-07-14T12:49:52</meta:print-date>
    <meta:editing-cycles>1</meta:editing-cycles>
    <meta:editing-duration>PT3M32S</meta:editing-duration>
    <meta:document-statistic meta:table-count="1" meta:cell-count="726" meta:object-count="0"/>
    <meta:generator>LibreOffice/26.2.2.2$Windows_X86_64 LibreOffice_project/1f77d10d6938fd34972958f64b2bcfa54f8b1ba5</meta:generator>
    <meta:user-defined meta:name="AppVersion">15.0300</meta:user-defined>
  </office:meta>
</office:document-meta>
</file>